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o1" style:family="table-column">
      <style:table-column-properties fo:break-before="auto" style:column-width="8.91645833333333cm"/>
    </style:style>
    <style:style style:name="co2" style:family="table-column">
      <style:table-column-properties fo:break-before="auto" style:column-width="3.889375cm"/>
    </style:style>
    <style:style style:name="co3" style:family="table-column">
      <style:table-column-properties fo:break-before="auto" style:column-width="2.14312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teriales_en_Almacen,_2021_-_2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default-cell-style-name="ce1" table:visibility="collapse"/>
        <table:table-column table:style-name="co3" table:number-columns-repeated="16381" table:default-cell-style-name="ce1"/>
        <table:table-row table:style-name="ro1">
          <table:table-cell office:value-type="string" table:style-name="ce1">
            <text:p>MATERIAL DIDACTICO</text:p>
          </table:table-cell>
          <table:table-cell office:value-type="string" table:style-name="ce1">
            <text:p>TIPO</text:p>
          </table:table-cell>
          <table:table-cell office:value-type="string" table:style-name="ce1">
            <text:p>CODIGO</text:p>
          </table:table-cell>
          <table:table-cell office:value-type="string" table:style-name="ce1">
            <text:p>CANTIDAD</text:p>
          </table:table-cell>
          <table:table-cell office:value-type="string" table:style-name="ce1">
            <text:p>MES<text:s/></text:p>
          </table:table-cell>
          <table:table-cell office:value-type="string" table:style-name="ce1">
            <text:p>AÑ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de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624" table:style-name="ce1">
            <text:p>262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523" table:style-name="ce1">
            <text:p>52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517" table:style-name="ce1">
            <text:p>51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646" table:style-name="ce1">
            <text:p>164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1749" table:style-name="ce1">
            <text:p>1174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e la Republic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6348" table:style-name="ce1">
            <text:p>2634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6350" table:style-name="ce1">
            <text:p>2635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3823" table:style-name="ce1">
            <text:p>1382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5760" table:style-name="ce1">
            <text:p>1576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1178" table:style-name="ce1">
            <text:p>1117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232" table:style-name="ce1">
            <text:p>23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535" table:style-name="ce1">
            <text:p>253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98" table:style-name="ce1">
            <text:p>29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488" table:style-name="ce1">
            <text:p>48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514" table:style-name="ce1">
            <text:p>51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5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6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7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8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para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9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El Pensamiento Politico de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2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3</text:p>
          </table:table-cell>
          <table:table-cell office:value-type="float" office:value="404" table:style-name="ce1">
            <text:p>40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5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8</text:p>
          </table:table-cell>
          <table:table-cell office:value-type="float" office:value="190" table:style-name="ce1">
            <text:p>19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49</text:p>
          </table:table-cell>
          <table:table-cell office:value-type="float" office:value="624" table:style-name="ce1">
            <text:p>62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0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1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2</text:p>
          </table:table-cell>
          <table:table-cell office:value-type="float" office:value="468" table:style-name="ce1">
            <text:p>46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de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573" table:style-name="ce1">
            <text:p>257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432" table:style-name="ce1">
            <text:p>43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470" table:style-name="ce1">
            <text:p>47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605" table:style-name="ce1">
            <text:p>160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1306" table:style-name="ce1">
            <text:p>1130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e la Republic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5877" table:style-name="ce1">
            <text:p>2587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5880" table:style-name="ce1">
            <text:p>2588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3609" table:style-name="ce1">
            <text:p>13609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5591" table:style-name="ce1">
            <text:p>1559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0786" table:style-name="ce1">
            <text:p>1078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535" table:style-name="ce1">
            <text:p>253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98" table:style-name="ce1">
            <text:p>29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463" table:style-name="ce1">
            <text:p>46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512" table:style-name="ce1">
            <text:p>51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74" table:style-name="ce1">
            <text:p>17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4</text:p>
          </table:table-cell>
          <table:table-cell office:value-type="float" office:value="640" table:style-name="ce1">
            <text:p>64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5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6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7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7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8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para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9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El Pensamiento Politico de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2</text:p>
          </table:table-cell>
          <table:table-cell office:value-type="float" office:value="181" table:style-name="ce1">
            <text:p>18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3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49</text:p>
          </table:table-cell>
          <table:table-cell office:value-type="float" office:value="620" table:style-name="ce1">
            <text:p>62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0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1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2</text:p>
          </table:table-cell>
          <table:table-cell office:value-type="float" office:value="457" table:style-name="ce1">
            <text:p>45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de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555" table:style-name="ce1">
            <text:p>255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428" table:style-name="ce1">
            <text:p>42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459" table:style-name="ce1">
            <text:p>45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592" table:style-name="ce1">
            <text:p>159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0814" table:style-name="ce1">
            <text:p>1081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e la Republic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5337" table:style-name="ce1">
            <text:p>2533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5362" table:style-name="ce1">
            <text:p>2536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3170" table:style-name="ce1">
            <text:p>1317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5256" table:style-name="ce1">
            <text:p>1525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0527" table:style-name="ce1">
            <text:p>1052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541" table:style-name="ce1">
            <text:p>254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94" table:style-name="ce1">
            <text:p>29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441" table:style-name="ce1">
            <text:p>44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508" table:style-name="ce1">
            <text:p>50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4</text:p>
          </table:table-cell>
          <table:table-cell office:value-type="float" office:value="535" table:style-name="ce1">
            <text:p>53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5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6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7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7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8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para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El Pensamiento Politico de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2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3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8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49</text:p>
          </table:table-cell>
          <table:table-cell office:value-type="float" office:value="416" table:style-name="ce1">
            <text:p>41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1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2</text:p>
          </table:table-cell>
          <table:table-cell office:value-type="float" office:value="420" table:style-name="ce1">
            <text:p>42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de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529" table:style-name="ce1">
            <text:p>2529</text:p>
          </table:table-cell>
          <table:table-cell office:value-type="string" table:style-name="ce1">
            <text:p>Septiembre<text:s/>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412" table:style-name="ce1">
            <text:p>412</text:p>
          </table:table-cell>
          <table:table-cell office:value-type="string" table:style-name="ce1">
            <text:p>Septiembre<text:s/>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035" table:style-name="ce1">
            <text:p>103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433" table:style-name="ce1">
            <text:p>43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566" table:style-name="ce1">
            <text:p>156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0411" table:style-name="ce1">
            <text:p>1041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e la Republic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4773" table:style-name="ce1">
            <text:p>2477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5052" table:style-name="ce1">
            <text:p>2505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2895" table:style-name="ce1">
            <text:p>1289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5181" table:style-name="ce1">
            <text:p>1518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0352" table:style-name="ce1">
            <text:p>1035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541" table:style-name="ce1">
            <text:p>254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94" table:style-name="ce1">
            <text:p>29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431" table:formula="of:=422+9" table:style-name="ce1">
            <text:p>43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495" table:style-name="ce1">
            <text:p>49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4</text:p>
          </table:table-cell>
          <table:table-cell office:value-type="float" office:value="442" table:style-name="ce1">
            <text:p>44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5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6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7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7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8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para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El Pensamiento Politico de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2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3</text:p>
          </table:table-cell>
          <table:table-cell office:value-type="float" office:value="465" table:style-name="ce1">
            <text:p>46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4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8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49</text:p>
          </table:table-cell>
          <table:table-cell office:value-type="float" office:value="1074" table:style-name="ce1">
            <text:p>107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1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2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de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476" table:style-name="ce1">
            <text:p>247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360" table:style-name="ce1">
            <text:p>36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959" table:style-name="ce1">
            <text:p>95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375" table:style-name="ce1">
            <text:p>37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507" table:style-name="ce1">
            <text:p>150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9825" table:style-name="ce1">
            <text:p>982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e la Republic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4136" table:style-name="ce1">
            <text:p>2413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4182" table:style-name="ce1">
            <text:p>2418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2361" table:style-name="ce1">
            <text:p>12361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4796" table:style-name="ce1">
            <text:p>1479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0352" table:style-name="ce1">
            <text:p>1035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541" table:style-name="ce1">
            <text:p>2541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418" table:style-name="ce1">
            <text:p>41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435" table:style-name="ce1">
            <text:p>43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55" table:style-name="ce1">
            <text:p>45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4</text:p>
          </table:table-cell>
          <table:table-cell office:value-type="float" office:value="259" table:style-name="ce1">
            <text:p>25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6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7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7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8</text:p>
          </table:table-cell>
          <table:table-cell office:value-type="float" office:value="1047" table:style-name="ce1">
            <text:p>104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para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El Pensamiento Politico de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2</text:p>
          </table:table-cell>
          <table:table-cell office:value-type="float" office:value="314" table:formula="of:=194+120" table:style-name="ce1">
            <text:p>31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3</text:p>
          </table:table-cell>
          <table:table-cell office:value-type="float" office:value="1166" table:style-name="ce1">
            <text:p>116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4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8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49</text:p>
          </table:table-cell>
          <table:table-cell office:value-type="float" office:value="771" table:style-name="ce1">
            <text:p>771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0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1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2</text:p>
          </table:table-cell>
          <table:table-cell office:value-type="float" office:value="438" table:style-name="ce1">
            <text:p>43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de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428" table:style-name="ce1">
            <text:p>242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941" table:style-name="ce1">
            <text:p>94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345" table:style-name="ce1">
            <text:p>34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457" table:style-name="ce1">
            <text:p>145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8684" table:style-name="ce1">
            <text:p>868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e la Republic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2897" table:style-name="ce1">
            <text:p>2289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3246" table:style-name="ce1">
            <text:p>2324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1783" table:style-name="ce1">
            <text:p>1178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4456" table:style-name="ce1">
            <text:p>1445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9316" table:style-name="ce1">
            <text:p>931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30" table:style-name="ce1">
            <text:p>233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410" table:style-name="ce1">
            <text:p>41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55" table:style-name="ce1">
            <text:p>45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4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6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7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7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8</text:p>
          </table:table-cell>
          <table:table-cell office:value-type="float" office:value="962" table:style-name="ce1">
            <text:p>96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para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3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El Pensamiento Politico de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2</text:p>
          </table:table-cell>
          <table:table-cell office:value-type="float" office:value="632" table:style-name="ce1">
            <text:p>63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3</text:p>
          </table:table-cell>
          <table:table-cell office:value-type="float" office:value="1135" table:style-name="ce1">
            <text:p>113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4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5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7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48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49</text:p>
          </table:table-cell>
          <table:table-cell office:value-type="float" office:value="506" table:style-name="ce1">
            <text:p>50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0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1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2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339" table:style-name="ce1">
            <text:p>233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n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859" table:style-name="ce1">
            <text:p>85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257" table:style-name="ce1">
            <text:p>25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2354" table:style-name="ce1">
            <text:p>235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7009" table:style-name="ce1">
            <text:p>700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0532" table:style-name="ce1">
            <text:p>2053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1464" table:style-name="ce1">
            <text:p>2146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0123" table:style-name="ce1">
            <text:p>1012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2859" table:style-name="ce1">
            <text:p>1285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8260" table:style-name="ce1">
            <text:p>826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30" table:style-name="ce1">
            <text:p>233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380" table:style-name="ce1">
            <text:p>38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55" table:style-name="ce1">
            <text:p>45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2000" table:style-name="ce1">
            <text:p>200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517" table:style-name="ce1">
            <text:p>51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text:s/>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2</text:p>
          </table:table-cell>
          <table:table-cell office:value-type="float" office:value="665" table:style-name="ce1">
            <text:p>66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36" table:style-name="ce1">
            <text:p>13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502" table:style-name="ce1">
            <text:p>50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7</text:p>
          </table:table-cell>
          <table:table-cell office:value-type="float" office:value="731" table:style-name="ce1">
            <text:p>73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2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611" table:style-name="ce1">
            <text:p>61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1749" table:style-name="ce1">
            <text:p>174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367" table:style-name="ce1">
            <text:p>36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7</text:p>
          </table:table-cell>
          <table:table-cell office:value-type="float" office:value="367" table:style-name="ce1">
            <text:p>36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61</text:p>
          </table:table-cell>
          <table:table-cell office:value-type="float" office:value="141" table:formula="of:=23+118" table:style-name="ce1">
            <text:p>14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233" table:style-name="ce1">
            <text:p>223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748" table:style-name="ce1">
            <text:p>74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238" table:style-name="ce1">
            <text:p>123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4488" table:style-name="ce1">
            <text:p>448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8206" table:style-name="ce1">
            <text:p>1820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8007" table:style-name="ce1">
            <text:p>1800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7593" table:style-name="ce1">
            <text:p>759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0700" table:style-name="ce1">
            <text:p>1070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6500" table:style-name="ce1">
            <text:p>650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29" table:style-name="ce1">
            <text:p>232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387" table:style-name="ce1">
            <text:p>238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358" table:style-name="ce1">
            <text:p>35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55" table:style-name="ce1">
            <text:p>45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832" table:style-name="ce1">
            <text:p>183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437" table:style-name="ce1">
            <text:p>43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376" table:style-name="ce1">
            <text:p>37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2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406" table:style-name="ce1">
            <text:p>40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7</text:p>
          </table:table-cell>
          <table:table-cell office:value-type="float" office:value="357" table:style-name="ce1">
            <text:p>35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51" table:style-name="ce1">
            <text:p>551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2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7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9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6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61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trato 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218" table:style-name="ce1">
            <text:p>221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740" table:style-name="ce1">
            <text:p>74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229" table:style-name="ce1">
            <text:p>122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3050" table:style-name="ce1">
            <text:p>305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6800" table:style-name="ce1">
            <text:p>1680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6650" table:style-name="ce1">
            <text:p>1665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6265" table:style-name="ce1">
            <text:p>626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9193" table:style-name="ce1">
            <text:p>919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5442" table:style-name="ce1">
            <text:p>544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29" table:style-name="ce1">
            <text:p>232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 Nacional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387" table:style-name="ce1">
            <text:p>238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530" table:style-name="ce1">
            <text:p>53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353" table:style-name="ce1">
            <text:p>35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10" table:style-name="ce1">
            <text:p>41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774" table:style-name="ce1">
            <text:p>177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425" table:style-name="ce1">
            <text:p>42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2</text:p>
          </table:table-cell>
          <table:table-cell office:value-type="float" office:value="256" table:style-name="ce1">
            <text:p>25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7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64" table:style-name="ce1">
            <text:p>56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1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2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4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5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6</text:p>
          </table:table-cell>
          <table:table-cell office:value-type="float" office:value="209" table:style-name="ce1">
            <text:p>20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7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59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6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text:s text:c="2"/></text:p>
          </table:table-cell>
          <table:table-cell office:value-type="string" table:style-name="ce1">
            <text:p>ID061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167" table:style-name="ce1">
            <text:p>216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94" table:style-name="ce1">
            <text:p>69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83" table:style-name="ce1">
            <text:p>118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865" table:style-name="ce1">
            <text:p>186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5656" table:style-name="ce1">
            <text:p>1565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5463" table:style-name="ce1">
            <text:p>1546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5178" table:style-name="ce1">
            <text:p>517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8225" table:style-name="ce1">
            <text:p>822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5000" table:style-name="ce1">
            <text:p>500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30" table:style-name="ce1">
            <text:p>233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519" table:style-name="ce1">
            <text:p>51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297" table:style-name="ce1">
            <text:p>29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578" table:style-name="ce1">
            <text:p>57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730" table:style-name="ce1">
            <text:p>173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418" table:style-name="ce1">
            <text:p>41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2</text:p>
          </table:table-cell>
          <table:table-cell office:value-type="float" office:value="183" table:style-name="ce1">
            <text:p>18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285" table:style-name="ce1">
            <text:p>28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7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19" table:style-name="ce1">
            <text:p>51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1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2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4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134" table:style-name="ce1">
            <text:p>213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722" table:style-name="ce1">
            <text:p>72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59" table:style-name="ce1">
            <text:p>115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000" table:style-name="ce1">
            <text:p>100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4515" table:style-name="ce1">
            <text:p>1451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4372" table:style-name="ce1">
            <text:p>1437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4218" table:style-name="ce1">
            <text:p>421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7385" table:style-name="ce1">
            <text:p>738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4660" table:style-name="ce1">
            <text:p>466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30" table:style-name="ce1">
            <text:p>233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516" table:style-name="ce1">
            <text:p>51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347" table:style-name="ce1">
            <text:p>34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283" table:style-name="ce1">
            <text:p>28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532" table:style-name="ce1">
            <text:p>53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02" table:style-name="ce1">
            <text:p>40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694" table:style-name="ce1">
            <text:p>169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405" table:style-name="ce1">
            <text:p>40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2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7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08" table:style-name="ce1">
            <text:p>50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1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2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3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4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119" table:style-name="ce1">
            <text:p>211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109" table:style-name="ce1">
            <text:p>110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36" table:style-name="ce1">
            <text:p>63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91" table:style-name="ce1">
            <text:p>109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45" table:style-name="ce1">
            <text:p>114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339" table:style-name="ce1">
            <text:p>33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3297" table:style-name="ce1">
            <text:p>1329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3182" table:style-name="ce1">
            <text:p>1318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4211" table:style-name="ce1">
            <text:p>421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6329" table:style-name="ce1">
            <text:p>632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4169" table:style-name="ce1">
            <text:p>416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Origen y Objetivos del Institut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30" table:style-name="ce1">
            <text:p>233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2464" table:style-name="ce1">
            <text:p>246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5</text:p>
          </table:table-cell>
          <table:table-cell office:value-type="float" office:value="285" table:style-name="ce1">
            <text:p>28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6</text:p>
          </table:table-cell>
          <table:table-cell office:value-type="float" office:value="515" table:style-name="ce1">
            <text:p>51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346" table:style-name="ce1">
            <text:p>34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249" table:style-name="ce1">
            <text:p>24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530" table:style-name="ce1">
            <text:p>53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00" table:style-name="ce1">
            <text:p>40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686" table:style-name="ce1">
            <text:p>168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87" table:style-name="ce1">
            <text:p>38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8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1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2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6</text:p>
          </table:table-cell>
          <table:table-cell office:value-type="float" office:value="304" table:style-name="ce1">
            <text:p>30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7</text:p>
          </table:table-cell>
          <table:table-cell office:value-type="float" office:value="425" table:style-name="ce1">
            <text:p>42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631" table:style-name="ce1">
            <text:p>63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1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2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3</text:p>
          </table:table-cell>
          <table:table-cell office:value-type="float" office:value="973" table:style-name="ce1">
            <text:p>97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750" table:style-name="ce1">
            <text:p>175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011" table:style-name="ce1">
            <text:p>201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59" table:style-name="ce1">
            <text:p>95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33" table:style-name="ce1">
            <text:p>63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87" table:style-name="ce1">
            <text:p>108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38" table:style-name="ce1">
            <text:p>113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2345" table:style-name="ce1">
            <text:p>1234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2157" table:style-name="ce1">
            <text:p>1215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480" table:style-name="ce1">
            <text:p>248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5700" table:style-name="ce1">
            <text:p>570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3860" table:style-name="ce1">
            <text:p>386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1020" table:style-name="ce1">
            <text:p>102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2364" table:style-name="ce1">
            <text:p>236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81" table:style-name="ce1">
            <text:p>28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510" table:style-name="ce1">
            <text:p>51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44" table:style-name="ce1">
            <text:p>34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527" table:style-name="ce1">
            <text:p>52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400" table:style-name="ce1">
            <text:p>40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668" table:style-name="ce1">
            <text:p>166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411" table:style-name="ce1">
            <text:p>41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366" table:style-name="ce1">
            <text:p>36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555" table:style-name="ce1">
            <text:p>55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362" table:style-name="ce1">
            <text:p>36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39" table:style-name="ce1">
            <text:p>173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103" table:style-name="ce1">
            <text:p>210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50" table:style-name="ce1">
            <text:p>95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25" table:style-name="ce1">
            <text:p>62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80" table:style-name="ce1">
            <text:p>108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30" table:style-name="ce1">
            <text:p>113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99" table:style-name="ce1">
            <text:p>9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1341" table:style-name="ce1">
            <text:p>1134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1248" table:style-name="ce1">
            <text:p>1124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745" table:style-name="ce1">
            <text:p>174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4928" table:style-name="ce1">
            <text:p>492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3085" table:style-name="ce1">
            <text:p>308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1" table:style-name="ce1">
            <text:p>99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72" table:style-name="ce1">
            <text:p>177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60" table:style-name="ce1">
            <text:p>26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508" table:style-name="ce1">
            <text:p>50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226" table:style-name="ce1">
            <text:p>22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513" table:style-name="ce1">
            <text:p>51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99" table:style-name="ce1">
            <text:p>39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645" table:style-name="ce1">
            <text:p>164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03" table:style-name="ce1">
            <text:p>20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525" table:style-name="ce1">
            <text:p>52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252" table:style-name="ce1">
            <text:p>25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077" table:style-name="ce1">
            <text:p>207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33" table:style-name="ce1">
            <text:p>93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03" table:style-name="ce1">
            <text:p>60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61" table:style-name="ce1">
            <text:p>106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9789" table:style-name="ce1">
            <text:p>978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9738" table:style-name="ce1">
            <text:p>973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000" table:style-name="ce1">
            <text:p>200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4273" table:style-name="ce1">
            <text:p>427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3739" table:style-name="ce1">
            <text:p>373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89" table:style-name="ce1">
            <text:p>98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60" table:style-name="ce1">
            <text:p>176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60" table:style-name="ce1">
            <text:p>26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507" table:style-name="ce1">
            <text:p>50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215" table:style-name="ce1">
            <text:p>21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510" table:style-name="ce1">
            <text:p>51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99" table:style-name="ce1">
            <text:p>39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615" table:style-name="ce1">
            <text:p>161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381" table:style-name="ce1">
            <text:p>38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112" table:style-name="ce1">
            <text:p>111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075" table:style-name="ce1">
            <text:p>207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32" table:style-name="ce1">
            <text:p>93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557" table:style-name="ce1">
            <text:p>55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61" table:style-name="ce1">
            <text:p>106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9441" table:style-name="ce1">
            <text:p>944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9864" table:style-name="ce1">
            <text:p>986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646" table:style-name="ce1">
            <text:p>164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3948" table:style-name="ce1">
            <text:p>394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3724" table:style-name="ce1">
            <text:p>372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89" table:style-name="ce1">
            <text:p>98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59" table:style-name="ce1">
            <text:p>175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59" table:style-name="ce1">
            <text:p>25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501" table:style-name="ce1">
            <text:p>50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32" table:style-name="ce1">
            <text:p>33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518" table:style-name="ce1">
            <text:p>51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89" table:style-name="ce1">
            <text:p>38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547" table:style-name="ce1">
            <text:p>154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446" table:style-name="ce1">
            <text:p>44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332" table:style-name="ce1">
            <text:p>33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062" table:style-name="ce1">
            <text:p>206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27" table:style-name="ce1">
            <text:p>92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599" table:style-name="ce1">
            <text:p>59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49" table:style-name="ce1">
            <text:p>104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02" table:style-name="ce1">
            <text:p>110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7719" table:style-name="ce1">
            <text:p>771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7924" table:style-name="ce1">
            <text:p>792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419" table:style-name="ce1">
            <text:p>41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971" table:style-name="ce1">
            <text:p>297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3635" table:style-name="ce1">
            <text:p>363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89" table:style-name="ce1">
            <text:p>98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59" table:style-name="ce1">
            <text:p>175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58" table:style-name="ce1">
            <text:p>25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505" table:style-name="ce1">
            <text:p>50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532" table:style-name="ce1">
            <text:p>153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235" table:style-name="ce1">
            <text:p>23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3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400" table:style-name="ce1">
            <text:p>40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2062" table:style-name="ce1">
            <text:p>206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27" table:style-name="ce1">
            <text:p>92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598" table:style-name="ce1">
            <text:p>59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7569" table:style-name="ce1">
            <text:p>756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7801" table:style-name="ce1">
            <text:p>780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695" table:style-name="ce1">
            <text:p>69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776" table:style-name="ce1">
            <text:p>277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3535" table:style-name="ce1">
            <text:p>353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89" table:style-name="ce1">
            <text:p>98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59" table:style-name="ce1">
            <text:p>175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58" table:style-name="ce1">
            <text:p>25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99" table:style-name="ce1">
            <text:p>49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85" table:style-name="ce1">
            <text:p>48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524" table:style-name="ce1">
            <text:p>152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230" table:style-name="ce1">
            <text:p>23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378" table:style-name="ce1">
            <text:p>37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913" table:style-name="ce1">
            <text:p>191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884" table:style-name="ce1">
            <text:p>88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541" table:style-name="ce1">
            <text:p>54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983" table:style-name="ce1">
            <text:p>98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028" table:style-name="ce1">
            <text:p>102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6518" table:style-name="ce1">
            <text:p>651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6439" table:style-name="ce1">
            <text:p>643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430" table:style-name="ce1">
            <text:p>143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800" table:style-name="ce1">
            <text:p>280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4" table:style-name="ce1">
            <text:p>230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90" table:style-name="ce1">
            <text:p>99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89" table:style-name="ce1">
            <text:p>98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57" table:style-name="ce1">
            <text:p>175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53" table:style-name="ce1">
            <text:p>25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82" table:style-name="ce1">
            <text:p>48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23" table:style-name="ce1">
            <text:p>32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73" table:style-name="ce1">
            <text:p>47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471" table:style-name="ce1">
            <text:p>147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456" table:style-name="ce1">
            <text:p>45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246" table:style-name="ce1">
            <text:p>24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575" table:style-name="ce1">
            <text:p>57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854" table:style-name="ce1">
            <text:p>185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805" table:style-name="ce1">
            <text:p>80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900" table:style-name="ce1">
            <text:p>90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921" table:style-name="ce1">
            <text:p>92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4256" table:style-name="ce1">
            <text:p>425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4250" table:style-name="ce1">
            <text:p>425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442" table:style-name="ce1">
            <text:p>144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5" table:style-name="ce1">
            <text:p>230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40" table:style-name="ce1">
            <text:p>94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88" table:style-name="ce1">
            <text:p>98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59" table:style-name="ce1">
            <text:p>175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52" table:style-name="ce1">
            <text:p>25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64" table:style-name="ce1">
            <text:p>46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426" table:style-name="ce1">
            <text:p>142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143" table:style-name="ce1">
            <text:p>14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22" table:style-name="ce1">
            <text:p>22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842" table:style-name="ce1">
            <text:p>184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795" table:style-name="ce1">
            <text:p>79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341" table:style-name="ce1">
            <text:p>34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878" table:style-name="ce1">
            <text:p>87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908" table:style-name="ce1">
            <text:p>90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782" table:style-name="ce1">
            <text:p>278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846" table:style-name="ce1">
            <text:p>284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668" table:style-name="ce1">
            <text:p>66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4" table:style-name="ce1">
            <text:p>230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14" table:style-name="ce1">
            <text:p>91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63" table:style-name="ce1">
            <text:p>96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60" table:style-name="ce1">
            <text:p>176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48" table:style-name="ce1">
            <text:p>24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59" table:style-name="ce1">
            <text:p>45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33" table:style-name="ce1">
            <text:p>43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81" table:style-name="ce1">
            <text:p>38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386" table:style-name="ce1">
            <text:p>138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215" table:style-name="ce1">
            <text:p>21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2" table:style-name="ce1">
            <text:p>170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819" table:style-name="ce1">
            <text:p>181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777" table:style-name="ce1">
            <text:p>77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856" table:style-name="ce1">
            <text:p>85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88" table:style-name="ce1">
            <text:p>88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2167" table:style-name="ce1">
            <text:p>216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914" table:style-name="ce1">
            <text:p>91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63" table:style-name="ce1">
            <text:p>96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60" table:style-name="ce1">
            <text:p>176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47" table:style-name="ce1">
            <text:p>24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59" table:style-name="ce1">
            <text:p>45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17" table:style-name="ce1">
            <text:p>41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359" table:style-name="ce1">
            <text:p>135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136" table:style-name="ce1">
            <text:p>13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2" table:style-name="ce1">
            <text:p>170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809" table:style-name="ce1">
            <text:p>180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765" table:style-name="ce1">
            <text:p>76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298" table:style-name="ce1">
            <text:p>29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840" table:style-name="ce1">
            <text:p>84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78" table:style-name="ce1">
            <text:p>87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058" table:style-name="ce1">
            <text:p>105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023" table:style-name="ce1">
            <text:p>102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63" table:style-name="ce1">
            <text:p>96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60" table:style-name="ce1">
            <text:p>176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46" table:style-name="ce1">
            <text:p>24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45" table:style-name="ce1">
            <text:p>44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13" table:style-name="ce1">
            <text:p>41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345" table:style-name="ce1">
            <text:p>134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2" table:style-name="ce1">
            <text:p>170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98" table:style-name="ce1">
            <text:p>179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748" table:style-name="ce1">
            <text:p>74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835" table:style-name="ce1">
            <text:p>83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65" table:style-name="ce1">
            <text:p>86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550" table:style-name="ce1">
            <text:p>55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958" table:style-name="ce1">
            <text:p>95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30" table:style-name="ce1">
            <text:p>173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30" table:style-name="ce1">
            <text:p>43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05" table:style-name="ce1">
            <text:p>30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07" table:style-name="ce1">
            <text:p>40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290" table:style-name="ce1">
            <text:p>129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608" table:style-name="ce1">
            <text:p>60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2" table:style-name="ce1">
            <text:p>170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84" table:style-name="ce1">
            <text:p>178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626" table:style-name="ce1">
            <text:p>62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233" table:style-name="ce1">
            <text:p>23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818" table:style-name="ce1">
            <text:p>81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47" table:style-name="ce1">
            <text:p>84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83" table:style-name="ce1">
            <text:p>18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78" table:style-name="ce1">
            <text:p>77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30" table:style-name="ce1">
            <text:p>173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1231" table:style-name="ce1">
            <text:p>123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22" table:style-name="ce1">
            <text:p>42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05" table:style-name="ce1">
            <text:p>30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991" table:style-name="ce1">
            <text:p>99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792" table:style-name="ce1">
            <text:p>79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91" table:style-name="ce1">
            <text:p>39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266" table:style-name="ce1">
            <text:p>126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63" table:style-name="ce1">
            <text:p>16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489" table:style-name="ce1">
            <text:p>48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207" table:style-name="ce1">
            <text:p>20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68" table:style-name="ce1">
            <text:p>176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626" table:style-name="ce1">
            <text:p>62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33" table:style-name="ce1">
            <text:p>83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83" table:style-name="ce1">
            <text:p>18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9605" table:style-name="ce1">
            <text:p>1960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78" table:style-name="ce1">
            <text:p>77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30" table:style-name="ce1">
            <text:p>173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1163" table:style-name="ce1">
            <text:p>116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22" table:style-name="ce1">
            <text:p>42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04" table:style-name="ce1">
            <text:p>30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930" table:style-name="ce1">
            <text:p>93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71" table:style-name="ce1">
            <text:p>67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65" table:style-name="ce1">
            <text:p>36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254" table:style-name="ce1">
            <text:p>125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41" table:style-name="ce1">
            <text:p>104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461" table:style-name="ce1">
            <text:p>46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204" table:style-name="ce1">
            <text:p>20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1" table:style-name="ce1">
            <text:p>170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58" table:style-name="ce1">
            <text:p>175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709" table:style-name="ce1">
            <text:p>70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216" table:style-name="ce1">
            <text:p>21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799" table:style-name="ce1">
            <text:p>79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21" table:style-name="ce1">
            <text:p>82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9261" table:style-name="ce1">
            <text:p>1926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9047" table:style-name="ce1">
            <text:p>1904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0" table:style-name="ce1">
            <text:p>230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78" table:style-name="ce1">
            <text:p>77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30" table:style-name="ce1">
            <text:p>173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1150" table:style-name="ce1">
            <text:p>115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20" table:style-name="ce1">
            <text:p>42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00" table:style-name="ce1">
            <text:p>30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906" table:style-name="ce1">
            <text:p>90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73" table:style-name="ce1">
            <text:p>67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61" table:style-name="ce1">
            <text:p>36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214" table:style-name="ce1">
            <text:p>121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41" table:style-name="ce1">
            <text:p>104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435" table:style-name="ce1">
            <text:p>43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43" table:style-name="ce1">
            <text:p>174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695" table:style-name="ce1">
            <text:p>69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203" table:style-name="ce1">
            <text:p>20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786" table:style-name="ce1">
            <text:p>78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808" table:style-name="ce1">
            <text:p>80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8575" table:style-name="ce1">
            <text:p>1857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8397" table:style-name="ce1">
            <text:p>1839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3" table:style-name="ce1">
            <text:p>230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78" table:style-name="ce1">
            <text:p>77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5000" table:style-name="ce1">
            <text:p>500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1111" table:formula="of:=876+235" table:style-name="ce1">
            <text:p>111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418" table:style-name="ce1">
            <text:p>41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298" table:style-name="ce1">
            <text:p>29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827" table:style-name="ce1">
            <text:p>82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69" table:style-name="ce1">
            <text:p>66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54" table:style-name="ce1">
            <text:p>35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191" table:style-name="ce1">
            <text:p>119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252" table:style-name="ce1">
            <text:p>25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41" table:style-name="ce1">
            <text:p>104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8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49</text:p>
          </table:table-cell>
          <table:table-cell office:value-type="float" office:value="353" table:style-name="ce1">
            <text:p>35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ominicana</text:p>
          </table:table-cell>
          <table:table-cell office:value-type="string" table:style-name="ce1">
            <text:p>ID052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Quienes Somo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699" table:style-name="ce1">
            <text:p>169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490" table:style-name="ce1">
            <text:p>49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4" table:style-name="ce1">
            <text:p>16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22" table:style-name="ce1">
            <text:p>172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681" table:style-name="ce1">
            <text:p>68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n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769" table:style-name="ce1">
            <text:p>769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745" table:style-name="ce1">
            <text:p>74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6894" table:style-name="ce1">
            <text:p>1689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6677" table:style-name="ce1">
            <text:p>1667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965" table:style-name="ce1">
            <text:p>29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84" table:style-name="ce1">
            <text:p>238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ó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2960" table:style-name="ce1">
            <text:p>296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text:s/>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4865" table:style-name="ce1">
            <text:p>48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815" table:style-name="ce1">
            <text:p>81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824" table:style-name="ce1">
            <text:p>82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48" table:style-name="ce1">
            <text:p>64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033" table:style-name="ce1">
            <text:p>103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text:s/>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41" table:style-name="ce1">
            <text:p>104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8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560" table:style-name="ce1">
            <text:p>56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483" table:style-name="ce1">
            <text:p>48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15" table:style-name="ce1">
            <text:p>17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675" table:style-name="ce1">
            <text:p>67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n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762" table:style-name="ce1">
            <text:p>76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788" table:style-name="ce1">
            <text:p>78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6781" table:style-name="ce1">
            <text:p>1678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6513" table:style-name="ce1">
            <text:p>1651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914" table:style-name="ce1">
            <text:p>29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304" table:style-name="ce1">
            <text:p>230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ó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18" table:style-name="ce1">
            <text:p>171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2960" table:style-name="ce1">
            <text:p>296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text:s/>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4815" table:style-name="ce1">
            <text:p>48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1034" table:style-name="ce1">
            <text:p>103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824" table:style-name="ce1">
            <text:p>82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48" table:style-name="ce1">
            <text:p>64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112" table:style-name="ce1">
            <text:p>111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text:s/>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40" table:style-name="ce1">
            <text:p>104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8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598" table:style-name="ce1">
            <text:p>59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555" table:style-name="ce1">
            <text:p>55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483" table:style-name="ce1">
            <text:p>48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609" table:style-name="ce1">
            <text:p>160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598" table:style-name="ce1">
            <text:p>59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n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660" table:style-name="ce1">
            <text:p>66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689" table:style-name="ce1">
            <text:p>68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5667" table:style-name="ce1">
            <text:p>566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4650" table:style-name="ce1">
            <text:p>1465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3859" table:style-name="ce1">
            <text:p>1385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640" table:style-name="ce1">
            <text:p>264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412" table:style-name="ce1">
            <text:p>41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ó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2922" table:style-name="ce1">
            <text:p>292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text:s/>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4693" table:style-name="ce1">
            <text:p>469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7</text:p>
          </table:table-cell>
          <table:table-cell office:value-type="float" office:value="999" table:style-name="ce1">
            <text:p>99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369" table:style-name="ce1">
            <text:p>36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265" table:style-name="ce1">
            <text:p>26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809" table:style-name="ce1">
            <text:p>80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001" table:style-name="ce1">
            <text:p>100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305" table:style-name="ce1">
            <text:p>30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1022" table:style-name="ce1">
            <text:p>102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 como Organismo Oficial<text:s/>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3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40" table:style-name="ce1">
            <text:p>104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8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194" table:style-name="ce1">
            <text:p>19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313" table:style-name="ce1">
            <text:p>31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3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5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478" table:style-name="ce1">
            <text:p>47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513" table:style-name="ce1">
            <text:p>151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443" table:style-name="ce1">
            <text:p>44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n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581" table:style-name="ce1">
            <text:p>58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608" table:style-name="ce1">
            <text:p>60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6247" table:style-name="ce1">
            <text:p>624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1394" table:style-name="ce1">
            <text:p>1139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432" table:style-name="ce1">
            <text:p>243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2303" table:style-name="ce1">
            <text:p>230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442" table:style-name="ce1">
            <text:p>44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1606" table:style-name="ce1">
            <text:p>160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2604" table:style-name="ce1">
            <text:p>260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text:s/>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4389" table:style-name="ce1">
            <text:p>438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1225" table:style-name="ce1">
            <text:p>122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943" table:formula="of:=723+220" table:style-name="ce1">
            <text:p>94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53" table:style-name="ce1">
            <text:p>35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754" table:style-name="ce1">
            <text:p>75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000" table:style-name="ce1">
            <text:p>100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954" table:style-name="ce1">
            <text:p>95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nstituto Duartiano como Organismo Oficial<text:s/>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044" table:style-name="ce1">
            <text:p>104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841" table:style-name="ce1">
            <text:p>84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446" table:style-name="ce1">
            <text:p>44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306" table:style-name="ce1">
            <text:p>130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556" table:style-name="ce1">
            <text:p>55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584" table:style-name="ce1">
            <text:p>58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609" table:style-name="ce1">
            <text:p>60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5261" table:style-name="ce1">
            <text:p>5261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1322" table:style-name="ce1">
            <text:p>1132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0567" table:style-name="ce1">
            <text:p>1056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480" table:style-name="ce1">
            <text:p>248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2304" table:style-name="ce1">
            <text:p>230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734" table:style-name="ce1">
            <text:p>73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1584" table:style-name="ce1">
            <text:p>158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2604" table:style-name="ce1">
            <text:p>260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4368" table:style-name="ce1">
            <text:p>436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4885" table:style-name="ce1">
            <text:p>488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723" table:style-name="ce1">
            <text:p>72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353" table:style-name="ce1">
            <text:p>35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1000" table:style-name="ce1">
            <text:p>100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754" table:style-name="ce1">
            <text:p>75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000" table:style-name="ce1">
            <text:p>100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300" table:style-name="ce1">
            <text:p>30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952" table:style-name="ce1">
            <text:p>95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954" table:style-name="ce1">
            <text:p>95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<text:s/>Numero 4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1044" table:style-name="ce1">
            <text:p>104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767" table:style-name="ce1">
            <text:p>76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630" table:style-name="ce1">
            <text:p>63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443" table:style-name="ce1">
            <text:p>44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689" table:style-name="ce1">
            <text:p>68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662" table:style-name="ce1">
            <text:p>66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676" table:style-name="ce1">
            <text:p>67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N/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473" table:style-name="ce1">
            <text:p>47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617" table:style-name="ce1">
            <text:p>61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N/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1005" table:style-name="ce1">
            <text:p>100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055" table:style-name="ce1">
            <text:p>105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145" table:style-name="ce1">
            <text:p>114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235" table:style-name="ce1">
            <text:p>23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N/A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795" table:style-name="ce1">
            <text:p>79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845" table:style-name="ce1">
            <text:p>84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145" table:style-name="ce1">
            <text:p>114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N/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450" table:style-name="ce1">
            <text:p>45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635" table:style-name="ce1">
            <text:p>63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725" table:style-name="ce1">
            <text:p>72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N/A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1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2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3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4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office:value-type="string" table:style-name="ce1">
            <text:p>Poster</text:p>
          </table:table-cell>
          <table:table-cell office:value-type="string" table:style-name="ce1">
            <text:p>ID005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6</text:p>
          </table:table-cell>
          <table:table-cell office:value-type="float" office:value="780" table:style-name="ce1">
            <text:p>78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7</text:p>
          </table:table-cell>
          <table:table-cell office:value-type="float" office:value="1080" table:style-name="ce1">
            <text:p>108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8</text:p>
          </table:table-cell>
          <table:table-cell office:value-type="float" office:value="1230" table:style-name="ce1">
            <text:p>123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0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6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ID01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office:value-type="string" table:style-name="ce1">
            <text:p>Folleto</text:p>
          </table:table-cell>
          <table:table-cell office:value-type="string" table:style-name="ce1">
            <text:p>N/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8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1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0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1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2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3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4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5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7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8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2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N/A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office:value-type="string" table:style-name="ce1">
            <text:p>Libro</text:p>
          </table:table-cell>
          <table:table-cell office:value-type="string" table:style-name="ce1">
            <text:p>ID03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1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2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6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3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office:value-type="string" table:style-name="ce1">
            <text:p>Boletin</text:p>
          </table:table-cell>
          <table:table-cell office:value-type="string" table:style-name="ce1">
            <text:p>ID04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6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office:value-type="string" table:style-name="ce1">
            <text:p>Leyes y Reglamentos</text:p>
          </table:table-cell>
          <table:table-cell office:value-type="string" table:style-name="ce1">
            <text:p>ID04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49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0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2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s Dominicanas</text:p>
          </table:table-cell>
          <table:table-cell office:value-type="string" table:style-name="ce1">
            <text:p>ID053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4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office:value-type="string" table:style-name="ce1">
            <text:p>Bandera Duartiana</text:p>
          </table:table-cell>
          <table:table-cell office:value-type="string" table:style-name="ce1">
            <text:p>ID055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6</text:p>
          </table:table-cell>
          <table:table-cell office:value-type="float" office:value="340" table:style-name="ce1">
            <text:p>34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7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8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59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1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2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3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office:value-type="string" table:style-name="ce1">
            <text:p>Otro</text:p>
          </table:table-cell>
          <table:table-cell office:value-type="string" table:style-name="ce1">
            <text:p>ID064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366" table:style-name="ce1">
            <text:p>36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366" table:style-name="ce1">
            <text:p>36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516" table:style-name="ce1">
            <text:p>51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62" table:style-name="ce1">
            <text:p>62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699" table:style-name="ce1">
            <text:p>69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889" table:style-name="ce1">
            <text:p>88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1009" table:style-name="ce1">
            <text:p>100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80" table:style-name="ce1">
            <text:p>18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200" table:style-name="ce1">
            <text:p>20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36" table:style-name="ce1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187" table:style-name="ce1">
            <text:p>18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107" table:style-name="ce1">
            <text:p>10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117" table:style-name="ce1">
            <text:p>11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204" table:style-name="ce1">
            <text:p>20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020" table:style-name="ce1">
            <text:p>102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1185" table:style-name="ce1">
            <text:p>118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1205" table:style-name="ce1">
            <text:p>120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80" table:style-name="ce1">
            <text:p>8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39" table:style-name="ce1">
            <text:p>3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48" table:style-name="ce1">
            <text:p>4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37" table:style-name="ce1">
            <text:p>3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60" table:style-name="ce1">
            <text:p>6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32" table:style-name="ce1">
            <text:p>3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101" table:style-name="ce1">
            <text:p>10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71" table:style-name="ce1">
            <text:p>17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54" table:style-name="ce1">
            <text:p>5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54" table:style-name="ce1">
            <text:p>5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455" table:style-name="ce1">
            <text:p>145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1480" table:style-name="ce1">
            <text:p>148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1900" table:style-name="ce1">
            <text:p>190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250" table:style-name="ce1">
            <text:p>25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43" table:style-name="ce1">
            <text:p>4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122" table:style-name="ce1">
            <text:p>12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49" table:style-name="ce1">
            <text:p>4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107" table:style-name="ce1">
            <text:p>10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55" table:style-name="ce1">
            <text:p>5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73" table:style-name="ce1">
            <text:p>7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112" table:style-name="ce1">
            <text:p>11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790" table:style-name="ce1">
            <text:p>179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2472" table:style-name="ce1">
            <text:p>247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2527" table:style-name="ce1">
            <text:p>252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50" table:style-name="ce1">
            <text:p>15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361" table:style-name="ce1">
            <text:p>36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145" table:style-name="ce1">
            <text:p>14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43" table:style-name="ce1">
            <text:p>4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28" table:style-name="ce1">
            <text:p>2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73" table:style-name="ce1">
            <text:p>7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184" table:style-name="ce1">
            <text:p>184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310" table:style-name="ce1">
            <text:p>31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362" table:style-name="ce1">
            <text:p>36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243" table:style-name="ce1">
            <text:p>24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89" table:style-name="ce1">
            <text:p>8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74" table:style-name="ce1">
            <text:p>7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74" table:style-name="ce1">
            <text:p>7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74" table:style-name="ce1">
            <text:p>7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888" table:style-name="ce1">
            <text:p>188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1828" table:style-name="ce1">
            <text:p>182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1813" table:style-name="ce1">
            <text:p>181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85" table:style-name="ce1">
            <text:p>8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143" table:style-name="ce1">
            <text:p>14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65" table:style-name="ce1">
            <text:p>6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68" table:style-name="ce1">
            <text:p>6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49" table:style-name="ce1">
            <text:p>4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61" table:style-name="ce1">
            <text:p>6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210" table:style-name="ce1">
            <text:p>21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73" table:style-name="ce1">
            <text:p>7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27" table:style-name="ce1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206" table:style-name="ce1">
            <text:p>20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261" table:style-name="ce1">
            <text:p>26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286" table:style-name="ce1">
            <text:p>28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77" table:style-name="ce1">
            <text:p>7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48" table:style-name="ce1">
            <text:p>4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876" table:style-name="ce1">
            <text:p>87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846" table:style-name="ce1">
            <text:p>84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871" table:style-name="ce1">
            <text:p>87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y Edentidad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29" table:style-name="ce1">
            <text:p>2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21" table:style-name="ce1">
            <text:p>2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107" table:style-name="ce1">
            <text:p>10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95" table:style-name="ce1">
            <text:p>9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283" table:style-name="ce1">
            <text:p>28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14" table:style-name="ce1">
            <text:p>1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585" table:style-name="ce1">
            <text:p>58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655" table:style-name="ce1">
            <text:p>65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635" table:style-name="ce1">
            <text:p>63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205" table:style-name="ce1">
            <text:p>20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22" table:style-name="ce1">
            <text:p>12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28" table:style-name="ce1">
            <text:p>2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51" table:style-name="ce1">
            <text:p>5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77" table:style-name="ce1">
            <text:p>7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18" table:style-name="ce1">
            <text:p>11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14" table:style-name="ce1">
            <text:p>1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600" table:style-name="ce1">
            <text:p>60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950" table:style-name="ce1">
            <text:p>95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900" table:style-name="ce1">
            <text:p>90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65" table:style-name="ce1">
            <text:p>6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310" table:style-name="ce1">
            <text:p>3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32" table:style-name="ce1">
            <text:p>3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200" table:style-name="ce1">
            <text:p>20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223" table:style-name="ce1">
            <text:p>22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27" table:style-name="ce1">
            <text:p>2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66" table:style-name="ce1">
            <text:p>6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36" table:style-name="ce1">
            <text:p>3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43" table:style-name="ce1">
            <text:p>4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43" table:style-name="ce1">
            <text:p>4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300" table:style-name="ce1">
            <text:p>30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72" table:style-name="ce1">
            <text:p>7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701" table:style-name="ce1">
            <text:p>70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701" table:style-name="ce1">
            <text:p>70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751" table:style-name="ce1">
            <text:p>75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80" table:style-name="ce1">
            <text:p>8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131" table:style-name="ce1">
            <text:p>13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106" table:style-name="ce1">
            <text:p>10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70" table:style-name="ce1">
            <text:p>7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84" table:style-name="ce1">
            <text:p>8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25" table:style-name="ce1">
            <text:p>12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216" table:style-name="ce1">
            <text:p>21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716" table:style-name="ce1">
            <text:p>71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926" table:style-name="ce1">
            <text:p>9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51" table:style-name="ce1">
            <text:p>5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80" table:style-name="ce1">
            <text:p>8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39" table:style-name="ce1">
            <text:p>39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49" table:style-name="ce1">
            <text:p>49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17" table:style-name="ce1">
            <text:p>11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12" table:style-name="ce1">
            <text:p>11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227" table:style-name="ce1">
            <text:p>22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227" table:style-name="ce1">
            <text:p>22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65" table:style-name="ce1">
            <text:p>6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051" table:style-name="ce1">
            <text:p>105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931" table:style-name="ce1">
            <text:p>93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91" table:style-name="ce1">
            <text:p>9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116" table:style-name="ce1">
            <text:p>11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76" table:style-name="ce1">
            <text:p>7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58" table:style-name="ce1">
            <text:p>5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53" table:style-name="ce1">
            <text:p>5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29" table:style-name="ce1">
            <text:p>2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89" table:style-name="ce1">
            <text:p>8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28" table:style-name="ce1">
            <text:p>12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410" table:style-name="ce1">
            <text:p>41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380" table:style-name="ce1">
            <text:p>38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60" table:style-name="ce1">
            <text:p>6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16" table:style-name="ce1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6" table:style-name="ce1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6" table:style-name="ce1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30" table:style-name="ce1">
            <text:p>13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75" table:style-name="ce1">
            <text:p>7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39" table:style-name="ce1">
            <text:p>3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74" table:style-name="ce1">
            <text:p>74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1236" table:style-name="ce1">
            <text:p>123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2485" table:style-name="ce1">
            <text:p>248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155" table:style-name="ce1">
            <text:p>15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Militar</text:p>
          </table:table-cell>
          <table:table-cell table:number-columns-repeated="2" table:style-name="ce1"/>
          <table:table-cell office:value-type="float" office:value="545" table:style-name="ce1">
            <text:p>54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11" table:style-name="ce1">
            <text:p>1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36" table:style-name="ce1">
            <text:p>3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1</text:p>
          </table:table-cell>
          <table:table-cell table:number-columns-repeated="2" table:style-name="ce1"/>
          <table:table-cell office:value-type="float" office:value="81" table:style-name="ce1">
            <text:p>8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49" table:style-name="ce1">
            <text:p>4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165" table:style-name="ce1">
            <text:p>16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156" table:style-name="ce1">
            <text:p>15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71" table:style-name="ce1">
            <text:p>7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156" table:style-name="ce1">
            <text:p>15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-Shirt</text:p>
          </table:table-cell>
          <table:table-cell table:number-columns-repeated="2" table:style-name="ce1"/>
          <table:table-cell office:value-type="float" office:value="129" table:style-name="ce1">
            <text:p>12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61" table:style-name="ce1">
            <text:p>6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275" table:style-name="ce1">
            <text:p>27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2645" table:style-name="ce1">
            <text:p>264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335" table:style-name="ce1">
            <text:p>33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560" table:style-name="ce1">
            <text:p>56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Militar</text:p>
          </table:table-cell>
          <table:table-cell table:number-columns-repeated="2" table:style-name="ce1"/>
          <table:table-cell office:value-type="float" office:value="560" table:style-name="ce1">
            <text:p>56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1</text:p>
          </table:table-cell>
          <table:table-cell table:number-columns-repeated="2" table:style-name="ce1"/>
          <table:table-cell office:value-type="float" office:value="36" table:style-name="ce1">
            <text:p>3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65" table:style-name="ce1">
            <text:p>6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159" table:style-name="ce1">
            <text:p>159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42" table:style-name="ce1">
            <text:p>4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ton (pin)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-Shirt</text:p>
          </table:table-cell>
          <table:table-cell table:number-columns-repeated="2"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27" table:style-name="ce1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903" table:style-name="ce1">
            <text:p>90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55" table:style-name="ce1">
            <text:p>5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175" table:style-name="ce1">
            <text:p>17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Militar</text:p>
          </table:table-cell>
          <table:table-cell table:number-columns-repeated="2" table:style-name="ce1"/>
          <table:table-cell office:value-type="float" office:value="985" table:style-name="ce1">
            <text:p>98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36" table:style-name="ce1">
            <text:p>3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1</text:p>
          </table:table-cell>
          <table:table-cell table:number-columns-repeated="2" table:style-name="ce1"/>
          <table:table-cell office:value-type="float" office:value="109" table:style-name="ce1">
            <text:p>10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71" table:style-name="ce1">
            <text:p>7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68" table:style-name="ce1">
            <text:p>6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ton (pin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-Shirt</text:p>
          </table:table-cell>
          <table:table-cell table:number-columns-repeated="2"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ramento Trinita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dicion de cuenta</text:p>
          </table:table-cell>
          <table:table-cell table:number-columns-repeated="2" table:style-name="ce1"/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riada padres de la pat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scudo Dominicano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umen Verdadera Historia General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Dominicana</text:p>
          </table:table-cell>
          <table:table-cell table:number-columns-repeated="2"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Ideario Duartiano</text:p>
          </table:table-cell>
          <table:table-cell table:number-columns-repeated="2" table:style-name="ce1"/>
          <table:table-cell office:value-type="float" office:value="391" table:style-name="ce1">
            <text:p>39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iderazgo Juvenil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osa Duarte</text:p>
          </table:table-cell>
          <table:table-cell table:number-columns-repeated="2"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arcos Evangelista Adon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es Timoteo y Andres Ogand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General Candelario de la Ros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Mujeres de Independencia</text:p>
          </table:table-cell>
          <table:table-cell table:number-columns-repeated="2" table:style-name="ce1"/>
          <table:table-cell office:value-type="float" office:value="101" table:style-name="ce1">
            <text:p>10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cente Celestin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Militar</text:p>
          </table:table-cell>
          <table:table-cell table:number-columns-repeated="2" table:style-name="ce1"/>
          <table:table-cell office:value-type="float" office:value="340" table:style-name="ce1">
            <text:p>34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Juan Pablo Duarte - Escrito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pisodios Duartianos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punte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y la Historia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Heroismo e Identidad</text:p>
          </table:table-cell>
          <table:table-cell table:number-columns-repeated="2" table:style-name="ce1"/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Trinitari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Familia Duarte Diez en Caracas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a Vida de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entre Escolare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El Deguello de Moca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Simbologia Patriotica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ensamineto democratico</text:p>
          </table:table-cell>
          <table:table-cell table:number-columns-repeated="2" table:style-name="ce1"/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uarte 25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royecto de Ley Fundamental de Juan Pablo Duarte</text:p>
          </table:table-cell>
          <table:table-cell table:number-columns-repeated="2" table:style-name="ce1"/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1</text:p>
          </table:table-cell>
          <table:table-cell table:number-columns-repeated="2" table:style-name="ce1"/>
          <table:table-cell office:value-type="float" office:value="33" table:style-name="ce1">
            <text:p>3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5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2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1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4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8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7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6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4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30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umero 29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 que declara al ID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Leyes Patriotica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a Dia d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</text:p>
          </table:table-cell>
          <table:table-cell table:number-columns-repeated="2"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3x4</text:p>
          </table:table-cell>
          <table:table-cell table:number-columns-repeated="2" table:style-name="ce1"/>
          <table:table-cell office:value-type="float" office:value="39" table:style-name="ce1">
            <text:p>3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10x15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e gala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amaño 4x6 (de gala)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nderines de vehiculo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vista Paginas Duartianas</text:p>
          </table:table-cell>
          <table:table-cell table:number-columns-repeated="2"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Volante "Quienes Somos"?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corrido Historic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lsos institucionales (kits)</text:p>
          </table:table-cell>
          <table:table-cell table:number-columns-repeated="2" table:style-name="ce1"/>
          <table:table-cell office:value-type="float" office:value="6" table:style-name="ce1">
            <text:p>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mper Stickers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oton (pin)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T-Shirt</text:p>
          </table:table-cell>
          <table:table-cell table:number-columns-repeated="2" table:style-name="ce1"/>
          <table:table-cell office:value-type="float" office:value="33" table:style-name="ce1">
            <text:p>3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Rosa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Juan Pablo Duarte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Paraguas<text:s/>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Calendario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 de Juan Jose Duarte</text:p>
          </table:table-cell>
          <table:table-cell table:number-columns-repeated="2" table:style-name="ce1"/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ustos de escritorio</text:p>
          </table:table-cell>
          <table:table-cell table:number-columns-repeated="2" table:style-name="ce1"/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uan Pablo Duarte</text:p>
          </table:table-cell>
          <table:table-cell table:number-columns-repeated="2" table:style-name="ce2"/>
          <table:table-cell office:value-type="float" office:value="20" table:style-name="ce2">
            <text:p>2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uramento Trinitario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dicion de cuenta</text:p>
          </table:table-cell>
          <table:table-cell table:number-columns-repeated="2" table:style-name="ce2"/>
          <table:table-cell office:value-type="float" office:value="9" table:style-name="ce2">
            <text:p>9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riada padres de la patria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Escudo Dominicano</text:p>
          </table:table-cell>
          <table:table-cell table:number-columns-repeated="2" table:style-name="ce2"/>
          <table:table-cell office:value-type="float" office:value="20" table:style-name="ce2">
            <text:p>2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sumen Verdadera Historia General Juan Pabl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Simbologia Dominicana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Ideario Duartiano</text:p>
          </table:table-cell>
          <table:table-cell table:number-columns-repeated="2" table:style-name="ce2"/>
          <table:table-cell office:value-type="float" office:value="285" table:style-name="ce2">
            <text:p>285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ronologia y Rendicion de Cuentas Juan Pabl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iderazgo Juvenil Juan Pabl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osa Duarte</text:p>
          </table:table-cell>
          <table:table-cell table:number-columns-repeated="2" table:style-name="ce2"/>
          <table:table-cell office:value-type="float" office:value="30" table:style-name="ce2">
            <text:p>3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royecto de Ley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Marcos Evangelista Adon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Generales Timoteo y Andres Ogando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Guerra de la Restauracion e Independencia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General Candelario de la Rosa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Mujeres de Independencia</text:p>
          </table:table-cell>
          <table:table-cell table:number-columns-repeated="2" table:style-name="ce2"/>
          <table:table-cell office:value-type="float" office:value="110" table:style-name="ce2">
            <text:p>11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Vicente Celestin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Militar</text:p>
          </table:table-cell>
          <table:table-cell table:number-columns-repeated="2" table:style-name="ce2"/>
          <table:table-cell office:value-type="float" office:value="1335" table:style-name="ce2">
            <text:p>1335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uan Pablo Duarte - Escritos</text:p>
          </table:table-cell>
          <table:table-cell table:number-columns-repeated="2" table:style-name="ce2"/>
          <table:table-cell office:value-type="float" office:value="25" table:style-name="ce2">
            <text:p>25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Episodios Duartianos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Apuntes de Rosa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y la Historia</text:p>
          </table:table-cell>
          <table:table-cell table:number-columns-repeated="2" table:style-name="ce2"/>
          <table:table-cell office:value-type="float" office:value="53" table:style-name="ce2">
            <text:p>53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Heroismo e Identidad</text:p>
          </table:table-cell>
          <table:table-cell table:number-columns-repeated="2" table:style-name="ce2"/>
          <table:table-cell office:value-type="float" office:value="25" table:style-name="ce2">
            <text:p>25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a Trinitaria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Familia Duarte Diez en Caracas</text:p>
          </table:table-cell>
          <table:table-cell table:number-columns-repeated="2" table:style-name="ce2"/>
          <table:table-cell office:value-type="float" office:value="40" table:style-name="ce2">
            <text:p>4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a Vida de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entre Escolares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El Deguello de Moca</text:p>
          </table:table-cell>
          <table:table-cell table:number-columns-repeated="2" table:style-name="ce2"/>
          <table:table-cell office:value-type="float" office:value="6" table:style-name="ce2">
            <text:p>6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Simbologia Patriotica</text:p>
          </table:table-cell>
          <table:table-cell table:number-columns-repeated="2" table:style-name="ce2"/>
          <table:table-cell office:value-type="float" office:value="27" table:style-name="ce2">
            <text:p>27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Vision de Hostos sobre Juan Pabl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ensamineto democratico</text:p>
          </table:table-cell>
          <table:table-cell table:number-columns-repeated="2" table:style-name="ce2"/>
          <table:table-cell office:value-type="float" office:value="60" table:style-name="ce2">
            <text:p>6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25</text:p>
          </table:table-cell>
          <table:table-cell table:number-columns-repeated="2" table:style-name="ce2"/>
          <table:table-cell office:value-type="float" office:value="13" table:style-name="ce2">
            <text:p>13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royecto de Ley Fundamental de Juan Pabl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51</text:p>
          </table:table-cell>
          <table:table-cell table:number-columns-repeated="2" table:style-name="ce2"/>
          <table:table-cell office:value-type="float" office:value="104" table:style-name="ce2">
            <text:p>104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50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9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8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7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2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1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0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9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8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7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6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5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4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0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29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ey que declara al ID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eyes Patrioticas</text:p>
          </table:table-cell>
          <table:table-cell table:number-columns-repeated="2" table:style-name="ce2"/>
          <table:table-cell office:value-type="float" office:value="40" table:style-name="ce2">
            <text:p>4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glamento Filiales y Centros Duartianos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artila Dia de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artilla Pensamiento Politico Juan Pablo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4x6</text:p>
          </table:table-cell>
          <table:table-cell table:number-columns-repeated="2" table:style-name="ce2"/>
          <table:table-cell office:value-type="float" office:value="99" table:style-name="ce2">
            <text:p>99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3x4</text:p>
          </table:table-cell>
          <table:table-cell table:number-columns-repeated="2" table:style-name="ce2"/>
          <table:table-cell office:value-type="float" office:value="19" table:style-name="ce2">
            <text:p>19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10x15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e gala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anderines de vehiculos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4x6 (de gala)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anderines de vehiculos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vista Paginas Duartianas</text:p>
          </table:table-cell>
          <table:table-cell table:number-columns-repeated="2" table:style-name="ce2"/>
          <table:table-cell office:value-type="float" office:value="193" table:style-name="ce2">
            <text:p>193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Volante "Quienes Somos"?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corrido Historico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olsos institucionales (kits)</text:p>
          </table:table-cell>
          <table:table-cell table:number-columns-repeated="2" table:style-name="ce2"/>
          <table:table-cell office:value-type="float" office:value="11" table:style-name="ce2">
            <text:p>11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mper Stickers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oton (pin)</text:p>
          </table:table-cell>
          <table:table-cell table:number-columns-repeated="2" table:style-name="ce2"/>
          <table:table-cell office:value-type="float" office:value="11" table:style-name="ce2">
            <text:p>11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-Shirt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s de Rosa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s de Juan Pablo Duarte</text:p>
          </table:table-cell>
          <table:table-cell table:number-columns-repeated="2"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araguas<text:s/></text:p>
          </table:table-cell>
          <table:table-cell table:number-columns-repeated="2" table:style-name="ce2"/>
          <table:table-cell office:value-type="float" office:value="5" table:style-name="ce2">
            <text:p>5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alendario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 de Juan Jose Duarte</text:p>
          </table:table-cell>
          <table:table-cell table:number-columns-repeated="2" table:style-name="ce2"/>
          <table:table-cell office:value-type="float" office:value="0" table:style-name="ce2">
            <text:p>0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s de escritorio</text:p>
          </table:table-cell>
          <table:table-cell table:number-columns-repeated="2" table:style-name="ce2"/>
          <table:table-cell office:value-type="float" office:value="6" table:style-name="ce2">
            <text:p>6</text:p>
          </table:table-cell>
          <table:table-cell office:value-type="string" table:style-name="ce2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uan Pablo Duarte</text:p>
          </table:table-cell>
          <table:table-cell table:number-columns-repeated="2" table:style-name="ce1"/>
          <table:table-cell office:value-type="float" office:value="6" table:style-name="ce2">
            <text:p>6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uramento Trinitario</text:p>
          </table:table-cell>
          <table:table-cell table:number-columns-repeated="2" table:style-name="ce1"/>
          <table:table-cell office:value-type="float" office:value="2" table:style-name="ce2">
            <text:p>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dicion de cuenta</text:p>
          </table:table-cell>
          <table:table-cell table:number-columns-repeated="2" table:style-name="ce1"/>
          <table:table-cell office:value-type="float" office:value="7" table:style-name="ce2">
            <text:p>7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riada padres de la patria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Escudo Dominicano</text:p>
          </table:table-cell>
          <table:table-cell table:number-columns-repeated="2" table:style-name="ce1"/>
          <table:table-cell office:value-type="float" office:value="6" table:style-name="ce2">
            <text:p>6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sumen Verdadera Historia General Juan Pablo Duarte</text:p>
          </table:table-cell>
          <table:table-cell table:number-columns-repeated="2" table:style-name="ce1"/>
          <table:table-cell office:value-type="float" office:value="2" table:style-name="ce2">
            <text:p>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Simbologia Dominicana</text:p>
          </table:table-cell>
          <table:table-cell table:number-columns-repeated="2" table:style-name="ce1"/>
          <table:table-cell office:value-type="float" office:value="2" table:style-name="ce2">
            <text:p>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Ideario Duartiano</text:p>
          </table:table-cell>
          <table:table-cell table:number-columns-repeated="2" table:style-name="ce1"/>
          <table:table-cell office:value-type="float" office:value="147" table:style-name="ce2">
            <text:p>147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ronologia y Rendicion de Cuentas Juan Pablo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iderazgo Juvenil Juan Pablo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osa Duarte</text:p>
          </table:table-cell>
          <table:table-cell table:number-columns-repeated="2" table:style-name="ce1"/>
          <table:table-cell office:value-type="float" office:value="17" table:style-name="ce2">
            <text:p>17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royecto de Ley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Marcos Evangelista Adon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Generales Timoteo y Andres Ogando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Guerra de la Restauracion e Independencia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General Candelario de la Rosa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Mujeres de Independencia</text:p>
          </table:table-cell>
          <table:table-cell table:number-columns-repeated="2" table:style-name="ce1"/>
          <table:table-cell office:value-type="float" office:value="132" table:style-name="ce2">
            <text:p>13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Vicente Celestino Duarte</text:p>
          </table:table-cell>
          <table:table-cell table:number-columns-repeated="2" table:style-name="ce1"/>
          <table:table-cell office:value-type="float" office:value="22" table:style-name="ce2">
            <text:p>2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Militar</text:p>
          </table:table-cell>
          <table:table-cell table:number-columns-repeated="2" table:style-name="ce1"/>
          <table:table-cell office:value-type="float" office:value="197" table:style-name="ce2">
            <text:p>197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uan Pablo Duarte - Escritos</text:p>
          </table:table-cell>
          <table:table-cell table:number-columns-repeated="2" table:style-name="ce1"/>
          <table:table-cell office:value-type="float" office:value="11" table:style-name="ce2">
            <text:p>1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Episodios Duartianos</text:p>
          </table:table-cell>
          <table:table-cell table:number-columns-repeated="2" table:style-name="ce1"/>
          <table:table-cell office:value-type="float" office:value="1" table:style-name="ce2">
            <text:p>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Apuntes de Rosa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y la Historia</text:p>
          </table:table-cell>
          <table:table-cell table:number-columns-repeated="2" table:style-name="ce1"/>
          <table:table-cell office:value-type="float" office:value="25" table:style-name="ce2">
            <text:p>25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Heroismo e Identidad</text:p>
          </table:table-cell>
          <table:table-cell table:number-columns-repeated="2" table:style-name="ce1"/>
          <table:table-cell office:value-type="float" office:value="10" table:style-name="ce2">
            <text:p>1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a Trinitaria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Familia Duarte Diez en Caracas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a Vida de Duarte</text:p>
          </table:table-cell>
          <table:table-cell table:number-columns-repeated="2" table:style-name="ce1"/>
          <table:table-cell office:value-type="float" office:value="2" table:style-name="ce2">
            <text:p>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entre Escolares</text:p>
          </table:table-cell>
          <table:table-cell table:number-columns-repeated="2" table:style-name="ce1"/>
          <table:table-cell office:value-type="float" office:value="6" table:style-name="ce2">
            <text:p>6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El Deguello de Moca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Simbologia Patriotica</text:p>
          </table:table-cell>
          <table:table-cell table:number-columns-repeated="2" table:style-name="ce1"/>
          <table:table-cell office:value-type="float" office:value="36" table:style-name="ce2">
            <text:p>36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Vision de Hostos sobre Juan Pablo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ensamineto democratico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uarte 25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royecto de Ley Fundamental de Juan Pablo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51</text:p>
          </table:table-cell>
          <table:table-cell table:number-columns-repeated="2" table:style-name="ce1"/>
          <table:table-cell office:value-type="float" office:value="31" table:style-name="ce2">
            <text:p>3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50</text:p>
          </table:table-cell>
          <table:table-cell table:number-columns-repeated="2" table:style-name="ce1"/>
          <table:table-cell office:value-type="float" office:value="30" table:style-name="ce2">
            <text:p>3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9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8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7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2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1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40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9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8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7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6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5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4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30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umero 29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ey que declara al ID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Leyes Patrioticas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glamento Filiales y Centros Duartianos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artila Dia de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artilla Pensamiento Politico Juan Pablo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4x6</text:p>
          </table:table-cell>
          <table:table-cell table:number-columns-repeated="2" table:style-name="ce1"/>
          <table:table-cell office:value-type="float" office:value="67" table:style-name="ce2">
            <text:p>67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3x4</text:p>
          </table:table-cell>
          <table:table-cell table:number-columns-repeated="2" table:style-name="ce1"/>
          <table:table-cell office:value-type="float" office:value="1" table:style-name="ce2">
            <text:p>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10x15</text:p>
          </table:table-cell>
          <table:table-cell table:number-columns-repeated="2" table:style-name="ce1"/>
          <table:table-cell office:value-type="float" office:value="1" table:style-name="ce2">
            <text:p>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e gala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anderines de vehiculos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amaño 4x6 (de gala)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anderines de vehiculos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vista Paginas Duartianas</text:p>
          </table:table-cell>
          <table:table-cell table:number-columns-repeated="2" table:style-name="ce1"/>
          <table:table-cell office:value-type="float" office:value="6" table:style-name="ce2">
            <text:p>6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Volante "Quienes Somos"?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Recorrido Historico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olsos institucionales (kits)</text:p>
          </table:table-cell>
          <table:table-cell table:number-columns-repeated="2" table:style-name="ce1"/>
          <table:table-cell office:value-type="float" office:value="3" table:style-name="ce2">
            <text:p>3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mper Stickers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oton (pin)</text:p>
          </table:table-cell>
          <table:table-cell table:number-columns-repeated="2" table:style-name="ce1"/>
          <table:table-cell office:value-type="float" office:value="1" table:style-name="ce2">
            <text:p>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T-Shirt</text:p>
          </table:table-cell>
          <table:table-cell table:number-columns-repeated="2" table:style-name="ce1"/>
          <table:table-cell office:value-type="float" office:value="1" table:style-name="ce2">
            <text:p>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s de Rosa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s de Juan Pablo Duarte</text:p>
          </table:table-cell>
          <table:table-cell table:number-columns-repeated="2" table:style-name="ce1"/>
          <table:table-cell office:value-type="float" office:value="1" table:style-name="ce2">
            <text:p>1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Paraguas<text:s/>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Calendario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 de Juan Jose Duarte</text:p>
          </table:table-cell>
          <table:table-cell table:number-columns-repeated="2" table:style-name="ce1"/>
          <table:table-cell office:value-type="float" office:value="0" table:style-name="ce2">
            <text:p>0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Bustos de escritorio</text:p>
          </table:table-cell>
          <table:table-cell table:number-columns-repeated="2" table:style-name="ce1"/>
          <table:table-cell office:value-type="float" office:value="2" table:style-name="ce2">
            <text:p>2</text:p>
          </table:table-cell>
          <table:table-cell office:value-type="string" table:style-name="ce2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number-rows-repeated="104471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JuniorTMDuartiano</meta:initial-creator>
    <dc:creator>Freddy Aquino</dc:creator>
    <meta:creation-date>2019-11-05T12:35:54Z</meta:creation-date>
    <dc:date>2026-07-14T18:41:32Z</dc:date>
    <meta:print-date>2022-04-06T14:02:03Z</meta:print-date>
  </office:meta>
</office:document-meta>
</file>